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18aab9"/>
    </style:style>
    <style:style style:name="P2" style:family="paragraph" style:parent-style-name="Standard">
      <style:text-properties fo:font-size="10.5pt" officeooo:rsid="000d6389" officeooo:paragraph-rsid="0018aab9" style:font-size-asian="10.5pt" style:font-size-complex="10.5pt"/>
    </style:style>
    <style:style style:name="P3" style:family="paragraph" style:parent-style-name="Standard">
      <style:text-properties fo:font-size="13pt" fo:font-weight="bold" officeooo:paragraph-rsid="0018aab9" style:font-size-asian="13pt" style:font-weight-asian="bold" style:font-size-complex="13pt" style:font-weight-complex="bold"/>
    </style:style>
    <style:style style:name="P4" style:family="paragraph" style:parent-style-name="Standard">
      <style:text-properties fo:font-size="13pt" fo:font-weight="bold" officeooo:rsid="000d6389" officeooo:paragraph-rsid="0018aab9" style:font-size-asian="13pt" style:font-weight-asian="bold" style:font-size-complex="13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4pt" fo:font-weight="bold" officeooo:paragraph-rsid="0018aab9" style:font-size-asian="14pt" style:font-weight-asian="bold" style:font-size-complex="14pt" style:font-weight-complex="bold"/>
    </style:style>
    <style:style style:name="P6" style:family="paragraph" style:parent-style-name="Standard">
      <style:text-properties officeooo:paragraph-rsid="00198753"/>
    </style:style>
    <style:style style:name="P7" style:family="paragraph" style:parent-style-name="Standard">
      <style:text-properties officeooo:paragraph-rsid="001ac0b5"/>
    </style:style>
    <style:style style:name="T1" style:family="text">
      <style:text-properties officeooo:rsid="0018aab9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officeooo:rsid="00198753"/>
    </style:style>
    <style:style style:name="T4" style:family="text">
      <style:text-properties officeooo:rsid="001ac0b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80"/>…………………., <text:s/>…………………..</text:p>
      <text:p text:style-name="P2"><text:s text:c="99"/>(miejscowość) <text:s text:c="20"/>(data)</text:p>
      <text:p text:style-name="P1"/>
      <text:p text:style-name="P1"/>
      <text:p text:style-name="P3">Komornik Sądowy </text:p>
      <text:p text:style-name="P3">przy Sądzie Rejonowym w Inowrocławiu </text:p>
      <text:p text:style-name="P4">Benedykt Zygmański</text:p>
      <text:p text:style-name="P4">Kancelaria Komornicza nr III</text:p>
      <text:p text:style-name="P4">ul. Solankowa 7/4</text:p>
      <text:p text:style-name="P4">88-100 Inowrocław</text:p>
      <text:p text:style-name="P1"/>
      <text:p text:style-name="P1"/>
      <text:p text:style-name="P1"/>
      <text:p text:style-name="P1"/>
      <text:p text:style-name="P1"/>
      <text:p text:style-name="P1"/>
      <text:p text:style-name="P1"><text:span text:style-name="T1">1) </text:span><text:span text:style-name="T2">Wnioskodawca</text:span></text:p>
      <text:p text:style-name="P1"><text:s/>imię i nazwisko (nazwa): …………………………………………………………………………………………………..</text:p>
      <text:p text:style-name="P1">adres:</text:p>
      <text:p text:style-name="P1">…………………………………………………………………………………………………..</text:p>
      <text:p text:style-name="P1"/>
      <text:p text:style-name="P1"/>
      <text:p text:style-name="P1"><text:span text:style-name="T1">2)</text:span> <text:span text:style-name="T2">Uczestnik</text:span> 1</text:p>
      <text:p text:style-name="P1">imię i nazwisko (nazwa): ………………………………………………………………………………………………………...adres: ………………………………………………………………………………………………………..</text:p>
      <text:p text:style-name="P1"><text:span text:style-name="T2">Uczestnik</text:span> <text:span text:style-name="T1">2</text:span></text:p>
      <text:p text:style-name="P1">imię i nazwisko (nazwa): ………………………………………………………………………………………………………...adres: ………………………………………………………………………………………………………..</text:p>
      <text:p text:style-name="P1"><text:span text:style-name="T2">Uczestnik</text:span> <text:span text:style-name="T1">3</text:span></text:p>
      <text:p text:style-name="P1">imię i nazwisko (nazwa): ………………………………………………………………………………………………………...adres: ………………………………………………………………………………………………………..</text:p>
      <text:p text:style-name="P1"/>
      <text:p text:style-name="P1"/>
      <text:p text:style-name="P5">WNIOSEK O DOKONANIE SPISU INWENTARZA </text:p>
      <text:p text:style-name="P1"/>
      <text:p text:style-name="P6">W załączeniu <text:span text:style-name="T3">przed</text:span>kładam postanowienie sądu …………………………………………………….. z dnia ……………………………….., sygn. Akt……………………………………………………. i wnoszę o dokonanie spisu inwentarza masy spadku po zmarłym: imię i nazwisko ………………………………………………………………………………………………………...ostatni adres zamieszkania ………………………………………………………………………………………………………...</text:p>
      <text:p text:style-name="P6">Według wiedzy wnioskodawcy zmarły w chwili śmieci posiadał: </text:p>
      <text:p text:style-name="P6">1. rachunk<text:span text:style-name="T3">i</text:span> bankowe w bankach: …………………………………………………………………………………………………………</text:p>
      <text:p text:style-name="P7"><text:soft-page-break/>2. pojazdy ………………………………………………………………………………………………..</text:p>
      <text:p text:style-name="P7">3. nieruchomości ………………………………………………………………………………………………..</text:p>
      <text:p text:style-name="P7"/>
      <text:p text:style-name="P7"><text:span text:style-name="T4">4</text:span>. ruchomości ………………………………………………………………………………………………..</text:p>
      <text:p text:style-name="P7"/>
      <text:p text:style-name="P7">4. inne (polisy ubezpieczenia na życie, akcje, udziały w spółkach prawa handlowego, umowy pożyczek, itp.) ……………………………………………………………………………………………………….. _ ……………………………………………………………………………………………………….. _ ………………………………………………………………………………………………………..</text:p>
      <text:p text:style-name="P7">_ ……………………………………………………………………………………………………….. _ ………………………………………………………………………………………………………..</text:p>
      <text:p text:style-name="P7">_ ……………………………………………………………………………………………………….. _ ………………………………………………………………………………………………………..</text:p>
      <text:p text:style-name="P7">_ ……………………………………………………………………………………………………….. _ ………………………………………………………………………………………………………..</text:p>
      <text:p text:style-name="P7">_ ……………………………………………………………………………………………………….. _ ………………………………………………………………………………………………………..</text:p>
      <text:p text:style-name="P7"/>
      <text:p text:style-name="P7"/>
      <text:p text:style-name="P7"/>
      <text:p text:style-name="P7"/>
      <text:p text:style-name="P7">W załączeniu <text:span text:style-name="T4">przed</text:span>kładam:</text:p>
      <text:p text:style-name="P7">1. postanowienie sądu …...……………………………………………………………………………..</text:p>
      <text:p text:style-name="P7"/>
      <text:p text:style-name="P7">2. inne załączniki</text:p>
      <text:p text:style-name="P7">…………………………………………………………………………………..</text:p>
      <text:p text:style-name="P7">…………………………………………………………………………………..</text:p>
      <text:p text:style-name="P7"/>
      <text:p text:style-name="P7"/>
      <text:p text:style-name="P7"/>
      <text:p text:style-name="P7"/>
      <text:p text:style-name="P7"><text:s text:c="55"/>………………………………. <text:s text:c="74"/></text:p>
      <text:p text:style-name="P7"/>
      <text:p text:style-name="P7"><text:s text:c="62"/>podpis wnioskodawcy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6-23T11:20:03.544000000</meta:creation-date>
    <dc:date>2025-06-23T11:33:18.162000000</dc:date>
    <meta:editing-duration>PT13M13S</meta:editing-duration>
    <meta:editing-cycles>4</meta:editing-cycles>
    <meta:generator>LibreOffice/24.8.7.2$Windows_X86_64 LibreOffice_project/e07d0a63a46349d29051da79b1fde8160bab2a89</meta:generator>
    <meta:document-statistic meta:table-count="0" meta:image-count="0" meta:object-count="0" meta:page-count="2" meta:paragraph-count="37" meta:word-count="163" meta:character-count="2485" meta:non-whitespace-character-count="1962"/>
  </office:meta>
</office:document-meta>
</file>